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17E000001F4EA290200.png" manifest:media-type="image/png"/>
  <manifest:file-entry manifest:full-path="Pictures/100000010000028300000087A029C675.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egoe UI" svg:font-family="'Segoe UI'" style:font-family-generic="swiss" style:font-pitch="variable"/>
    <style:font-face style:name="Times New Roman" svg:font-family="'Times New Roman'" style:font-family-generic="roman"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justify" style:justify-single-word="false"/>
      <style:text-properties style:font-name="Times New Roman" style:font-name-complex="Times New Roman"/>
    </style:style>
    <style:style style:name="P3" style:family="paragraph" style:parent-style-name="Standard">
      <style:paragraph-properties fo:line-height="150%" fo:text-align="justify" style:justify-single-word="false"/>
      <style:text-properties style:font-name="Times New Roman" style:font-name-complex="Times New Roman"/>
    </style:style>
    <style:style style:name="P4" style:family="paragraph" style:parent-style-name="Standard">
      <style:paragraph-properties fo:margin-top="0cm" fo:margin-bottom="0cm" style:contextual-spacing="false" fo:text-align="center" style:justify-single-word="false"/>
      <style:text-properties style:font-name="Times New Roman" fo:font-size="12pt" fo:language="none" fo:country="none" style:letter-kerning="true" style:font-size-asian="12pt" style:language-asian="none" style:country-asian="none" style:font-name-complex="Times New Roman" style:font-size-complex="12pt"/>
    </style:style>
    <style:style style:name="P5" style:family="paragraph" style:parent-style-name="Standard">
      <style:paragraph-properties fo:margin-top="0cm" fo:margin-bottom="0cm" style:contextual-spacing="false" fo:line-height="100%" fo:text-align="center" style:justify-single-word="false" fo:orphans="0" fo:widows="0"/>
      <style:text-properties style:font-name="Times New Roman" fo:font-size="12pt" fo:font-weight="bold" style:letter-kerning="true" style:font-size-asian="12pt" style:font-weight-asian="bold" style:font-name-complex="Times New Roman" style:font-size-complex="12pt"/>
    </style:style>
    <style:style style:name="P6" style:family="paragraph" style:parent-style-name="Standard">
      <style:paragraph-properties fo:margin-top="0cm" fo:margin-bottom="0cm" style:contextual-spacing="false" fo:line-height="100%" fo:text-align="center" style:justify-single-word="false" fo:orphans="0" fo:widows="0">
        <style:tab-stops>
          <style:tab-stop style:position="3.251cm"/>
        </style:tab-stops>
      </style:paragraph-properties>
      <style:text-properties style:font-name="Times New Roman" fo:font-weight="bold" style:letter-kerning="true" style:font-weight-asian="bold" style:font-name-complex="Times New Roman"/>
    </style:style>
    <style:style style:name="P7" style:family="paragraph" style:parent-style-name="Standard">
      <style:paragraph-properties fo:margin-top="0cm" fo:margin-bottom="0cm" style:contextual-spacing="false" fo:line-height="100%" fo:text-align="center" style:justify-single-word="false" fo:orphans="0" fo:widows="0"/>
      <style:text-properties style:font-name="Times New Roman" fo:font-weight="bold" style:letter-kerning="true" style:font-weight-asian="bold" style:font-name-complex="Times New Roman"/>
    </style:style>
    <style:style style:name="P8" style:family="paragraph" style:parent-style-name="Standard">
      <style:paragraph-properties fo:line-height="150%" fo:text-align="center" style:justify-single-word="false"/>
      <style:text-properties style:font-name="Times New Roman" fo:font-weight="bold" style:font-weight-asian="bold" style:font-name-complex="Times New Roman"/>
    </style:style>
    <style:style style:name="P9" style:family="paragraph" style:parent-style-name="Standard">
      <style:paragraph-properties fo:margin-top="0cm" fo:margin-bottom="0cm" style:contextual-spacing="false" fo:line-height="100%" fo:text-align="center" style:justify-single-word="false" fo:orphans="0" fo:widows="0">
        <style:tab-stops>
          <style:tab-stop style:position="3.251cm"/>
        </style:tab-stops>
      </style:paragraph-properties>
      <style:text-properties style:font-name="Times New Roman" fo:font-style="italic" fo:font-weight="bold" style:letter-kerning="true" style:font-style-asian="italic" style:font-weight-asian="bold" style:font-name-complex="Times New Roman"/>
    </style:style>
    <style:style style:name="P10" style:family="paragraph" style:parent-style-name="Standard">
      <style:paragraph-properties fo:text-align="justify" style:justify-single-word="false"/>
      <style:text-properties style:font-name="Times New Roman" fo:font-size="10pt" style:font-size-asian="10pt" style:font-name-complex="Times New Roman" style:font-size-complex="10pt"/>
    </style:style>
    <style:style style:name="P11" style:family="paragraph" style:parent-style-name="Standard">
      <style:paragraph-properties fo:line-height="150%" fo:text-align="justify" style:justify-single-word="false"/>
    </style:style>
    <style:style style:name="P12" style:family="paragraph" style:parent-style-name="Standard">
      <style:paragraph-properties fo:text-align="justify" style:justify-single-word="false"/>
      <style:text-properties fo:language="none" fo:country="none" style:language-asian="none" style:country-asian="none"/>
    </style:style>
    <style:style style:name="P13" style:family="paragraph" style:parent-style-name="Standard">
      <style:paragraph-properties fo:text-align="justify" style:justify-single-word="false"/>
      <style:text-properties style:text-underline-style="solid" style:text-underline-width="auto" style:text-underline-color="font-color"/>
    </style:style>
    <style:style style:name="P14" style:family="paragraph" style:parent-style-name="Standard">
      <style:paragraph-properties fo:text-align="justify" style:justify-single-word="false"/>
      <style:text-properties style:text-underline-style="none"/>
    </style:style>
    <style:style style:name="P15" style:family="paragraph" style:parent-style-name="Standard">
      <style:paragraph-properties fo:text-align="justify" style:justify-single-word="false"/>
      <style:text-properties fo:font-size="10pt" style:font-size-asian="10pt" style:font-size-complex="10pt"/>
    </style:style>
    <style:style style:name="T1" style:family="text">
      <style:text-properties style:font-name="Times New Roman" style:font-name-complex="Times New Roman"/>
    </style:style>
    <style:style style:name="T2" style:family="text">
      <style:text-properties style:font-name="Times New Roman" officeooo:rsid="00156f6d" style:font-name-complex="Times New Roman"/>
    </style:style>
    <style:style style:name="T3" style:family="text">
      <style:text-properties style:font-name="Times New Roman" officeooo:rsid="0016308f" style:font-name-complex="Times New Roman"/>
    </style:style>
    <style:style style:name="T4" style:family="text">
      <style:text-properties style:font-name="Times New Roman" officeooo:rsid="0016a8b0" style:font-name-complex="Times New Roman"/>
    </style:style>
    <style:style style:name="T5" style:family="text">
      <style:text-properties style:font-name="Times New Roman" fo:font-weight="bold" style:letter-kerning="true" style:font-weight-asian="bold" style:font-name-complex="Times New Roman"/>
    </style:style>
    <style:style style:name="T6" style:family="text">
      <style:text-properties style:font-name="Times New Roman" fo:font-weight="bold" style:font-weight-asian="bold" style:font-name-complex="Times New Roman"/>
    </style:style>
    <style:style style:name="T7" style:family="text">
      <style:text-properties style:font-name="Times New Roman" fo:font-size="10pt" fo:font-weight="bold" style:font-size-asian="10pt" style:font-weight-asian="bold" style:font-name-complex="Times New Roman" style:font-size-complex="10pt"/>
    </style:style>
    <style:style style:name="T8" style:family="text">
      <style:text-properties style:font-name="Times New Roman" fo:font-size="10pt" fo:font-weight="bold" style:font-size-asian="10pt" style:font-weight-asian="bold" style:font-name-complex="Times New Roman" style:font-size-complex="10pt" style:font-weight-complex="bold"/>
    </style:style>
    <style:style style:name="T9" style:family="text">
      <style:text-properties style:font-name="Times New Roman" fo:font-size="10pt" fo:font-weight="bold" officeooo:rsid="0016308f" style:font-size-asian="10pt" style:font-weight-asian="bold" style:font-name-complex="Times New Roman" style:font-size-complex="10pt"/>
    </style:style>
    <style:style style:name="T10" style:family="text">
      <style:text-properties style:font-name="Times New Roman" fo:font-size="10pt" style:font-size-asian="10pt" style:font-name-complex="Times New Roman" style:font-size-complex="10pt"/>
    </style:style>
    <style:style style:name="T11" style:family="text">
      <style:text-properties style:font-name="Times New Roman" fo:font-size="10pt" officeooo:rsid="00156f6d" style:font-size-asian="10pt" style:font-name-complex="Times New Roman" style:font-size-complex="10pt"/>
    </style:style>
    <style:style style:name="T12" style:family="text">
      <style:text-properties style:font-name="Times New Roman" fo:font-size="10pt" officeooo:rsid="0016308f" style:font-size-asian="10pt" style:font-name-complex="Times New Roman" style:font-size-complex="10pt"/>
    </style:style>
    <style:style style:name="T13" style:family="text">
      <style:text-properties style:font-name="Times New Roman" style:font-name-asian="Times New Roman" style:font-name-complex="Times New Roman"/>
    </style:style>
    <style:style style:name="T14" style:family="text">
      <style:text-properties fo:font-size="10pt" fo:font-weight="bold" style:font-size-asian="10pt" style:font-weight-asian="bold" style:font-size-complex="10pt"/>
    </style:style>
    <style:style style:name="T15" style:family="text">
      <style:text-properties fo:font-size="10pt" style:font-size-asian="10pt" style:font-size-complex="10pt"/>
    </style:style>
    <style:style style:name="T16" style:family="text">
      <style:text-properties fo:font-size="10pt" style:font-size-asian="10pt" style:font-name-complex="Calibri" style:font-size-complex="10pt"/>
    </style:style>
    <style:style style:name="T17" style:family="text">
      <style:text-properties style:font-name-asian="Times New Roman"/>
    </style:style>
    <style:style style:name="T18" style:family="text">
      <style:text-properties style:font-name-complex="Calibri"/>
    </style:style>
    <style:style style:name="T19" style:family="text">
      <style:text-properties style:text-underline-style="solid" style:text-underline-width="auto" style:text-underline-color="font-color"/>
    </style:style>
    <style:style style:name="T20" style:family="text">
      <style:text-properties officeooo:rsid="00156f6d"/>
    </style:style>
    <style:style style:name="T21" style:family="text">
      <style:text-properties officeooo:rsid="0016a8b0"/>
    </style:style>
    <style:style style:name="fr1" style:family="graphic" style:parent-style-name="Graphics">
      <style:graphic-properties fo:margin-left="0cm" fo:margin-right="0cm" fo:margin-top="0cm" fo:margin-bottom="0cm" style:vertical-pos="top" style:vertical-rel="baseline"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
      <text:p text:style-name="P4"><draw:frame draw:style-name="fr1" draw:name="Immagine 2" text:anchor-type="as-char" svg:width="2.171cm" svg:height="2.805cm" draw:z-index="0"><draw:image xlink:href="Pictures/100000010000017E000001F4EA290200.png" xlink:type="simple" xlink:show="embed" xlink:actuate="onLoad" draw:mime-type="image/png"/></draw:frame></text:p>
      <text:p text:style-name="P6">Città <text:s/>di <text:s/>Trani</text:p>
      <text:p text:style-name="P9">Medaglia d’Argento al Merito Civile<text:span text:style-name="T5"/></text:p>
      <text:p text:style-name="P7">Provincia <text:s/>Barletta Andria Trani</text:p>
      <text:p text:style-name="P5"/>
      <text:p text:style-name="P1"><text:span text:style-name="T6">OGGETTO:</text:span><text:span text:style-name="T1"> </text:span><text:span text:style-name="T7">Contributo: “Fornitura gratuita o semigratuita dei libri di testo e/o sussidi didattici a.s. 202</text:span><text:span text:style-name="T9">6</text:span><text:span text:style-name="T7">/2</text:span><text:span text:style-name="T9">7</text:span><text:span text:style-name="T7">” (Art. 27 della Legge n. 448/98 – D. Lgs. 63/2017) - Dichiarazione della spesa sostenuta e trasmissione dei relativi giustificativi</text:span><text:span text:style-name="T10">. </text:span><text:span text:style-name="T8">CLASSI DIGITALI.</text:span></text:p>
      <text:p text:style-name="P11"><text:span text:style-name="T1">Il/La sottoscritto/a _______________________________________________________________________ nato/a a _________________________ il ___________________, residente a _______________________ in Via ______________________________________n.____ C.F___________________________________ tel./cell n. ___________________, genitore dello studente________________________________________ nato/a a __________________________ il _____________________, frequentante nell' a.s. 202</text:span><text:span text:style-name="T4">6</text:span><text:span text:style-name="T1">/2</text:span><text:span text:style-name="T4">7 </text:span><text:span text:style-name="T1">la Scuola secondaria di ____ grado_________________________________________________classe_______ in riferimento all'istanza trasmessa per via telematica mediante la procedura on line attiva sul portale www.studioinpuglia.regione.puglia.it, alla sezione Libri di Testo a.s. 202</text:span><text:span text:style-name="T4">6</text:span><text:span text:style-name="T1">/2</text:span><text:span text:style-name="T4">7</text:span><text:span text:style-name="T1"> in data ___________________ Codice pratica n._____________________ intestata a ___________________________________________, e ai fini della liquidazione del contributo in oggetto, consapevole delle sanzioni penali, nel caso di dichiarazioni non veritiere, di formazione o uso di atti falsi, richiamate dall’art. 76 del D.P.R. 445 del 28 dicembre 2000,</text:span></text:p>
      <text:p text:style-name="P8">DICHIARA</text:p>
      <text:p text:style-name="P11"><text:span text:style-name="T1">di aver sostenuto per l'acquisto dei Libri di Testo – Classe Digitale per l'a.s. 202</text:span><text:span text:style-name="T3">6</text:span><text:span text:style-name="T1">/2</text:span><text:span text:style-name="T3">7</text:span><text:span text:style-name="T1">, la spesa complessiva di €. __________________________, come risulta dagli allegati giustificativi di spesa (fotocopie), di seguito elencati: </text:span></text:p>
      <text:p text:style-name="P3">□<text:span text:style-name="T17"> </text:span>scontrino/fattura del_________________ importo € ____________;</text:p>
      <text:p text:style-name="P1"><text:span text:style-name="T1">□</text:span><text:span text:style-name="T13"> </text:span><text:span text:style-name="T1">scontrino/fattura del_________________ importo € ____________; </text:span></text:p>
      <text:p text:style-name="P2">□<text:span text:style-name="T17"> </text:span>scontrino/fattura del_________________ importo € ____________; </text:p>
      <text:p text:style-name="P2">□<text:span text:style-name="T17"> </text:span>scontrino/fattura del_________________ importo € ____________;</text:p>
      <text:p text:style-name="P2">□<text:span text:style-name="T17"> </text:span>scontrino/fattura del_________________ importo € ____________;</text:p>
      <text:p text:style-name="P1"><text:span text:style-name="T1">□</text:span><text:span text:style-name="T13"> </text:span><text:span text:style-name="T1">scontrino/fattura del_________________ importo € ____________; </text:span></text:p>
      <text:p text:style-name="P2">□<text:span text:style-name="T17"> </text:span>scontrino/fattura del_________________ importo € ____________; </text:p>
      <text:p text:style-name="P2">□<text:span text:style-name="T17"> </text:span>scontrino/fattura del_________________ importo € ____________; </text:p>
      <text:p text:style-name="P2">□<text:span text:style-name="T17"> </text:span>scontrino/fattura del_________________ importo € ____________;</text:p>
      <text:p text:style-name="P1"><text:span text:style-name="T1">□</text:span><text:span text:style-name="T13"> </text:span><text:span text:style-name="T1">scontrino/fattura del_________________ importo € ____________; </text:span></text:p>
      <text:p text:style-name="P1"><text:span text:style-name="T10">Dichiara, inoltre, che le fotocopie dei suindicati giustificati di spesa, sono conformi all’originale e relativi all'acquisto dei Libri di Testo per le classi digitali a.s. 202</text:span><text:span text:style-name="T12">6</text:span><text:span text:style-name="T10">/2</text:span><text:span text:style-name="T12">7</text:span><text:span text:style-name="T10"> per </text:span><text:span text:style-name="T11">lo studente </text:span><text:span text:style-name="T10">indicato. La conservazione degli originali è obbligatoria per 5 anni. (L'Ufficio Pubblica Istruzione si riserva il controllo degli originali che saranno esibiti dal richiedente il beneficio, previa richiesta dell'Ufficio P.I.). </text:span></text:p>
      <text:p text:style-name="P10"><text:soft-page-break/></text:p>
      <text:p text:style-name="P14"><text:span text:style-name="T6">Da compilare solo nel caso in cui il dichiarante non abbia riportato il codice IBAN sul portale www.studioinpuglia.regione.puglia.it.</text:span><text:span text:style-name="T1"> </text:span></text:p>
      <text:p text:style-name="P2">Il sottoscritto chiede, inoltre, che l'accredito del contributo in oggetto, sia effettuato sul seguente c/c bancario/postale: <text:span text:style-name="T1"/></text:p>
      <text:p text:style-name="P12"><draw:frame draw:style-name="fr1" draw:name="Immagine3" text:anchor-type="as-char" svg:width="17.014cm" svg:height="3.572cm" draw:z-index="1"><draw:image xlink:href="Pictures/100000010000028300000087A029C675.png" xlink:type="simple" xlink:show="embed" xlink:actuate="onLoad" draw:mime-type="image/png"/></draw:frame></text:p>
      <text:p text:style-name="P1">Allegare fotocopia del Codice Iban.</text:p>
      <text:p text:style-name="P1">Allega, alla presente: </text:p>
      <text:p text:style-name="P1">□<text:span text:style-name="T18"> </text:span>Giustificativi di spesa n.________; </text:p>
      <text:p text:style-name="P1">□<text:span text:style-name="T18"> </text:span>Fotocopia Istanza di candidatura Libri di Testo a.s. 202<text:span text:style-name="T21">6</text:span>/2<text:span text:style-name="T21">7</text:span> scaricata dal sito “Studioinpuglia”;</text:p>
      <text:p text:style-name="P1">□<text:span text:style-name="T18"> </text:span>Fotocopia fronte/retro del documento di riconoscimento in corso di validità;</text:p>
      <text:p text:style-name="P1">□<text:span text:style-name="T18"> </text:span>Fotocopia del codice Iban; </text:p>
      <text:p text:style-name="P1">□<text:span text:style-name="T18"> </text:span>Fotocopia del Codice fiscale del richiedente; </text:p>
      <text:p text:style-name="P1">□<text:span text:style-name="T18"> </text:span>Fotocopia fronte/retro del documento di riconoscimento in corso di validità e codice fiscale dell'intestatario del c/c E AUTODICHIARAZIONE AI SENSI DEL DPR 445/2000;(solo in caso di intestazione diversa del c/c del richiedente) </text:p>
      <text:p text:style-name="P1">□<text:span text:style-name="T18"> </text:span>Dichiarazione attestante i dati corretti; (<text:span text:style-name="T19">solo in caso l'istanza scaricata dal sito “Studioinpuglia” presenti degli errori formali); </text:span></text:p>
      <text:p text:style-name="P1">□<text:span text:style-name="T18"> </text:span>Dichiarazione attestante la scuola frequentata; (<text:span text:style-name="T19">solo nel caso in cui lo studente sia stato trasferito ad altra scuola). </text:span></text:p>
      <text:p text:style-name="P13"/>
      <text:p text:style-name="P1">Data______________________ <text:s text:c="71"/>____________________________ <text:s text:c="53"/></text:p>
      <text:p text:style-name="P1"><text:span text:style-name="T18"><text:s text:c="141"/></text:span>(Firma del richiedente) <text:s text:c="8"/></text:p>
      <text:p text:style-name="P1"><text:span text:style-name="T14">Informativa ex art. 13 del Regolamento (UE) 2016/679 </text:span><text:span text:style-name="T14"/></text:p>
      <text:p text:style-name="P1"><text:span text:style-name="T15">Gentile Utente, desideriamo informarLa che i Suoi dati saranno trattati dal personale autorizzato e da eventuali terzi nominati in qualità di Responsabili del trattamento, nel pieno rispetto dei principi fondamentali del Regolamento Generale sulla Protezione dei Dati (RGPD), recante disposizioni per la tutela delle persone fisiche. In osservanza di tale Regolamento, il trattamento dei Suoi dati sarà improntato ai principi di correttezza, liceità e trasparenza e di tutela della Sua riservatezza e dei Suoi diritti e libertà fondamentali. In qualsiasi momento potrà esercitare tutti i suoi diritti scrivendo al Titolare del trattamento</text:span> <text:span text:style-name="T15">dei dati. L'interessato esprime consenso espresso per l'utilizzo dei dati dichiarati per finalità connesse e complementari rispetto alla richiesta formalizzata, con possibilità di comunicazione degli stessi a persone fisiche o giuridiche all'uopo incaricate. </text:span></text:p>
      <text:p text:style-name="P15">Data______________________ <text:s text:c="88"/>______________________________ </text:p>
      <text:p text:style-name="P1"><text:span text:style-name="T16"><text:s text:c="159"/></text:span><text:span text:style-name="T15">(Firma del richiedente)</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egoe UI" svg:font-family="'Segoe UI'" style:font-family-generic="swiss"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Liberation Serif" fo:font-size="12pt" fo:language="it" fo:country="IT"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7%" fo:orphans="2" fo:widows="2" style:writing-mode="lr-tb"/>
      <style:text-properties style:use-window-font-color="true" loext:opacity="0%" style:font-name="Calibri" fo:font-family="Calibri" style:font-family-generic="swiss" style:font-pitch="variable" fo:font-size="11pt" fo:language="it" fo:country="IT" style:font-name-asian="Calibri" style:font-family-asian="Calibri" style:font-family-generic-asian="swiss" style:font-pitch-asian="variable" style:font-size-asian="11pt"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Testo_20_fumetto" style:display-name="Testo fumetto" style:family="paragraph" style:parent-style-name="Standard">
      <style:paragraph-properties fo:margin-top="0cm" fo:margin-bottom="0cm" style:contextual-spacing="false" fo:line-height="100%"/>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Car._20_predefinito_20_paragrafo" style:display-name="Car. predefinito paragrafo" style:family="text"/>
    <style:style style:name="Testo_20_fumetto_20_Carattere" style:display-name="Testo fumetto Carattere" style:family="text">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0.25cm" fo:margin-bottom="1.251cm" fo:margin-left="2cm" fo:margin-right="2cm" style:writing-mode="lr-tb" style:layout-grid-color="#c0c0c0" style:layout-grid-lines="44"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
    <dc:subject/>
    <meta:keyword/>
    <dc:description/>
    <meta:initial-creator>Beatrice Mastropasqua</meta:initial-creator>
    <meta:creation-date>2024-10-07T11:48:00</meta:creation-date>
    <dc:date>2026-08-31T08:51:26.305000000</dc:date>
    <meta:print-date>2024-09-05T17:10:00</meta:print-date>
    <meta:editing-cycles>5</meta:editing-cycles>
    <meta:editing-duration>PT7M30S</meta:editing-duration>
    <meta:generator>LibreOffice/24.2.3.2$Windows_X86_64 LibreOffice_project/433d9c2ded56988e8a90e6b2e771ee4e6a5ab2ba</meta:generator>
    <meta:document-statistic meta:table-count="0" meta:image-count="2" meta:object-count="0" meta:page-count="2" meta:paragraph-count="38" meta:word-count="600" meta:character-count="5486" meta:non-whitespace-character-count="4375"/>
  </office:meta>
</office:document-meta>
</file>